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2010第三屆全國大專院校行銷企劃競賽報名表</dc:title>
    <meta:initial-creator>user</meta:initial-creator>
    <dc:creator>Alices-簡沛緹</dc:creator>
    <meta:creation-date>2026-08-24T07:07:00Z</meta:creation-date>
    <dc:date>2026-08-24T07:07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